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pple-system-body" svg:font-family="apple-system-body, ui-sans-serif, apple-system, system-ui, 'Segoe UI', Helvetica, 'Apple Color Emoji', Arial, sans-serif, 'Segoe UI Emoji', 'Segoe UI Symbol'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orphans="2" fo:widows="2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margin-top="0cm" fo:margin-bottom="0cm" fo:orphans="2" fo:widows="2" fo:text-indent="0cm" style:auto-text-indent="false"/>
    </style:style>
    <style:style style:name="P3" style:family="paragraph" style:parent-style-name="Text_20_body" style:list-style-name="L2">
      <style:paragraph-properties fo:margin-left="0cm" fo:margin-right="0cm" fo:margin-top="0cm" fo:margin-bottom="0cm" fo:orphans="2" fo:widows="2" fo:text-indent="0cm" style:auto-text-indent="false"/>
    </style:style>
    <style:style style:name="P4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/>
      <style:text-properties fo:font-variant="normal" fo:text-transform="none" style:font-name="apple-system-body" fo:font-size="12pt" fo:letter-spacing="normal" fo:font-style="normal" fo:font-weight="bold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6" style:family="paragraph" style:parent-style-name="Text_20_body" style:list-style-name="L3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7" style:family="paragraph" style:parent-style-name="Text_20_body" style:list-style-name="L4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8" style:family="paragraph" style:parent-style-name="Text_20_body" style:list-style-name="L1">
      <style:paragraph-properties fo:margin-top="0cm" fo:margin-bottom="0cm" fo:orphans="2" fo:widows="2"/>
    </style:style>
    <style:style style:name="P9" style:family="paragraph" style:parent-style-name="Text_20_body" style:list-style-name="L2">
      <style:paragraph-properties fo:margin-top="0cm" fo:margin-bottom="0cm" fo:orphans="2" fo:widows="2"/>
    </style:style>
    <style:style style:name="P10" style:family="paragraph" style:parent-style-name="Text_20_body" style:list-style-name="L4">
      <style:paragraph-properties fo:margin-top="0cm" fo:margin-bottom="0cm" fo:orphans="2" fo:widows="2"/>
    </style:style>
    <style:style style:name="P11" style:family="paragraph" style:parent-style-name="Text_20_body" style:list-style-name="L1">
      <style:paragraph-properties fo:margin-top="0cm" fo:margin-bottom="0cm" fo:orphans="2" fo:widows="2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2" style:family="paragraph" style:parent-style-name="Text_20_body" style:list-style-name="L2">
      <style:paragraph-properties fo:margin-top="0cm" fo:margin-bottom="0cm" fo:orphans="2" fo:widows="2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3" style:family="paragraph" style:parent-style-name="Text_20_body" style:list-style-name="L3">
      <style:paragraph-properties fo:margin-top="0cm" fo:margin-bottom="0cm" fo:orphans="2" fo:widows="2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4" style:family="paragraph" style:parent-style-name="Text_20_body" style:list-style-name="L4">
      <style:paragraph-properties fo:margin-top="0cm" fo:margin-bottom="0cm" fo:orphans="2" fo:widows="2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5" style:family="paragraph" style:parent-style-name="Standard" style:list-style-name="L4">
      <style:paragraph-properties fo:margin-top="0cm" fo:margin-bottom="0cm" fo:orphans="2" fo:widows="2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6" style:family="paragraph" style:parent-style-name="Heading_20_3">
      <style:paragraph-properties fo:margin-left="0cm" fo:margin-right="0cm" fo:margin-top="0cm" fo:margin-bottom="0cm" fo:line-height="187%" fo:orphans="2" fo:widows="2" fo:text-indent="0cm" style:auto-text-indent="false"/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P17" style:family="paragraph" style:parent-style-name="Heading_20_2">
      <style:paragraph-properties fo:margin-left="0cm" fo:margin-right="0cm" fo:margin-top="0cm" fo:margin-bottom="0cm" fo:line-height="187%" fo:text-align="center" style:justify-single-word="false" fo:orphans="2" fo:widows="2" fo:text-indent="0cm" style:auto-text-indent="false"/>
      <style:text-properties fo:font-variant="normal" fo:text-transform="none" fo:font-size="12pt" fo:letter-spacing="normal" style:font-size-asian="12pt" style:font-size-complex="12pt"/>
    </style:style>
    <style:style style:name="T1" style:family="text">
      <style:text-properties style:font-name="apple-system-body" fo:font-style="normal" fo:font-weight="bold"/>
    </style:style>
    <style:style style:name="T2" style:family="text">
      <style:text-properties fo:font-variant="normal" fo:text-transform="none" style:font-name="apple-system-body" fo:font-size="13pt" fo:letter-spacing="normal" fo:font-style="normal" fo:font-weight="normal" style:font-size-asian="13pt" style:font-weight-asian="normal" style:font-size-complex="13pt" style:font-weight-complex="normal"/>
    </style:style>
    <style:style style:name="T3" style:family="text">
      <style:text-properties fo:font-variant="normal" fo:text-transform="none" style:font-name="apple-system-body" fo:letter-spacing="normal" fo:font-style="normal" fo:font-weight="normal" style:font-weight-asian="normal" style:font-weight-complex="normal"/>
    </style:style>
    <style:style style:name="T4" style:family="text">
      <style:text-properties fo:font-variant="normal" fo:text-transform="none" style:font-name="apple-system-body" fo:font-size="12pt" fo:letter-spacing="normal" fo:font-style="normal" fo:font-weight="normal" style:font-size-asian="12pt" style:font-weight-asian="normal" style:font-size-complex="12pt" style:font-weight-complex="normal"/>
    </style:style>
    <style:style style:name="T5" style:family="text">
      <style:text-properties fo:font-variant="normal" fo:text-transform="none" fo:font-size="13pt" fo:letter-spacing="normal" fo:font-weight="normal" style:font-size-asian="13pt" style:font-weight-asian="normal" style:font-size-complex="13pt" style:font-weight-complex="normal"/>
    </style:style>
    <style:style style:name="T6" style:family="text">
      <style:text-properties fo:font-variant="normal" fo:text-transform="none" fo:letter-spacing="normal" fo:font-weight="normal" style:font-weight-asian="normal" style:font-weight-complex="normal"/>
    </style:style>
    <style:style style:name="T7" style:family="text">
      <style:text-properties fo:font-variant="normal" fo:text-transform="none" fo:font-size="12pt" fo:letter-spacing="normal" fo:font-weight="normal" style:font-size-asian="12pt" style:font-weight-asian="normal" style:font-size-complex="12pt" style:font-weight-complex="normal"/>
    </style:style>
    <text:list-style style:name="L1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REGULAMIN SZKOLNEGO KONKURSU PLASTYCZNEGO</text:p>
      <text:h text:style-name="P17" text:outline-level="2">„<text:span text:style-name="T1">Ignacy Jan Paderewski – portret naszego Patrona”</text:span></text:h>
      <text:h text:style-name="P16" text:outline-level="3"/>
      <text:h text:style-name="P16" text:outline-level="3">1. Organizator konkursu</text:h>
      <text:p text:style-name="P5">Organizatorem konkursu jest ZSP 2 w Gdańsku</text:p>
      <text:p text:style-name="P1"><text:span text:style-name="Strong_20_Emphasis"><text:span text:style-name="T4">nauczyciel plastyki</text:span></text:span><text:span text:style-name="T4"> Katarzyna Syrkowska</text:span></text:p>
      <text:h text:style-name="P16" text:outline-level="3"/>
      <text:h text:style-name="P16" text:outline-level="3">2. Cele konkursu</text:h>
      <text:p text:style-name="P5">Celem konkursu jest:</text:p>
      <text:list xml:id="list3540946399722458956" text:style-name="L1">
        <text:list-item>
          <text:p text:style-name="P2"><text:span text:style-name="T4">uczczenie </text:span><text:span text:style-name="Strong_20_Emphasis"><text:span text:style-name="T4">45-lecia naszej szkoły</text:span></text:span><text:span text:style-name="T4">,</text:span></text:p>
        </text:list-item>
        <text:list-item>
          <text:p text:style-name="P8"><text:span text:style-name="T4">przybliżenie uczniom postaci </text:span><text:span text:style-name="Strong_20_Emphasis"><text:span text:style-name="T4">Ignacego Jana Paderewskiego – Patrona szkoły</text:span></text:span><text:span text:style-name="T4">,</text:span></text:p>
        </text:list-item>
        <text:list-item>
          <text:p text:style-name="P11">rozwijanie zainteresowań i uzdolnień plastycznych,</text:p>
        </text:list-item>
        <text:list-item>
          <text:p text:style-name="P11">rozwijanie kreatywności, wyobraźni i wrażliwości artystycznej,</text:p>
        </text:list-item>
        <text:list-item>
          <text:p text:style-name="P11">stworzenie uczniom możliwości zaprezentowania własnych pomysłów i talentów.</text:p>
        </text:list-item>
      </text:list>
      <text:h text:style-name="P16" text:outline-level="3"/>
      <text:h text:style-name="P16" text:outline-level="3">3. Uczestnicy</text:h>
      <text:p text:style-name="P1"><text:span text:style-name="T4">Konkurs skierowany jest do </text:span><text:span text:style-name="Strong_20_Emphasis"><text:span text:style-name="T4">uczniów klas IV–VIII</text:span></text:span><text:span text:style-name="T4">.</text:span></text:p>
      <text:h text:style-name="P16" text:outline-level="3"/>
      <text:h text:style-name="P16" text:outline-level="3">4. Temat konkursu</text:h>
      <text:p text:style-name="P5"/>
      <text:p text:style-name="P5">Tematem konkursu jest:</text:p>
      <text:p text:style-name="P1"><text:span text:style-name="Strong_20_Emphasis"><text:span text:style-name="T7">„</text:span></text:span><text:span text:style-name="Strong_20_Emphasis"><text:span text:style-name="T4">Ignacy Jan Paderewski – portret naszego Patrona”</text:span></text:span></text:p>
      <text:p text:style-name="P1"><text:span text:style-name="T4">Praca powinna przedstawiać postać Ignacego Jana Paderewskiego w sposób </text:span><text:span text:style-name="Strong_20_Emphasis"><text:span text:style-name="T4">artystyczny i pełen szacunku</text:span></text:span><text:span text:style-name="T4">, zgodny z tematyką konkursu.</text:span></text:p>
      <text:h text:style-name="P16" text:outline-level="3"/>
      <text:h text:style-name="P16" text:outline-level="3">5. Wymagania dotyczące prac</text:h>
      <text:list xml:id="list6503809060034022415" text:style-name="L2">
        <text:list-item>
          <text:p text:style-name="P3"><text:span text:style-name="T4">Każdy uczestnik może zgłosić </text:span><text:span text:style-name="Strong_20_Emphasis"><text:span text:style-name="T4">jedną samodzielnie wykonaną pracę</text:span></text:span><text:span text:style-name="T4">.</text:span></text:p>
        </text:list-item>
        <text:list-item>
          <text:p text:style-name="P9"><text:span text:style-name="Strong_20_Emphasis"><text:span text:style-name="T4">Technika wykonania jest dowolna </text:span></text:span><text:span text:style-name="T4">– rysunek, malarstwo, kolaż, rzeźba lub inna technika plastyczna.</text:span></text:p>
        </text:list-item>
        <text:list-item>
          <text:p text:style-name="P9"><text:span text:style-name="Strong_20_Emphasis"><text:span text:style-name="T4">Format pracy jest dowolny.</text:span></text:span></text:p>
        </text:list-item>
        <text:list-item>
          <text:p text:style-name="P12">Praca może być wykonana w różnym stylu, np. realistycznym, impresjonistycznym, symbolicznym lub inspirowanym wybranym kierunkiem w sztuce.</text:p>
        </text:list-item>
        <text:list-item>
          <text:p text:style-name="P9"><text:span text:style-name="T4">Praca powinna być </text:span><text:span text:style-name="Strong_20_Emphasis"><text:span text:style-name="T4">oryginalnym pomysłem i samodzielnym wykonaniem ucznia</text:span></text:span><text:span text:style-name="T4">.</text:span></text:p>
        </text:list-item>
        <text:list-item>
          <text:p text:style-name="P12">Niedopuszczalne są prace wykonane przy pomocy generatorów obrazów AI lub skopiowane z gotowych prac innych autorów.</text:p>
        </text:list-item>
        <text:list-item>
          <text:p text:style-name="P9"><text:span text:style-name="T4">Prace powinny przedstawiać Patrona </text:span><text:span text:style-name="Strong_20_Emphasis"><text:span text:style-name="T4">w sposób godny i pełen szacunku</text:span></text:span><text:span text:style-name="T4">.</text:span></text:p>
        </text:list-item>
      </text:list>
      <text:h text:style-name="P16" text:outline-level="3"><text:soft-page-break/></text:h>
      <text:h text:style-name="P16" text:outline-level="3">6. Termin i miejsce składania prac</text:h>
      <text:p text:style-name="P1"><text:span text:style-name="T4">Prace należy dostarczyć do</text:span><text:span text:style-name="Strong_20_Emphasis"><text:span text:style-name="T4">6 listopada 2026 r.</text:span></text:span></text:p>
      <text:p text:style-name="P5">Miejsce składania prac: sala 309 </text:p>
      <text:p text:style-name="P1"><text:span text:style-name="T4">Każda praca powinna być podpisana: </text:span><text:span text:style-name="Strong_20_Emphasis"><text:span text:style-name="T4">imię, nazwisko oraz klasa autora</text:span></text:span><text:span text:style-name="T4">.</text:span></text:p>
      <text:h text:style-name="P16" text:outline-level="3"/>
      <text:h text:style-name="P16" text:outline-level="3">7. Kryteria oceny</text:h>
      <text:p text:style-name="P5">Komisja konkursowa będzie brała pod uwagę:</text:p>
      <text:list xml:id="list7031460240216135524" text:style-name="L3">
        <text:list-item>
          <text:p text:style-name="P6">zgodność z tematem konkursu,</text:p>
        </text:list-item>
        <text:list-item>
          <text:p text:style-name="P13">samodzielność wykonania,</text:p>
        </text:list-item>
        <text:list-item>
          <text:p text:style-name="P13">pomysłowość i oryginalność,</text:p>
        </text:list-item>
        <text:list-item>
          <text:p text:style-name="P13">kreatywność i walory artystyczne,</text:p>
        </text:list-item>
        <text:list-item>
          <text:p text:style-name="P13">dobór i wykorzystanie techniki,</text:p>
        </text:list-item>
        <text:list-item>
          <text:p text:style-name="P13">estetykę i staranność wykonania,</text:p>
        </text:list-item>
        <text:list-item>
          <text:p text:style-name="P13">sposób przedstawienia postaci Patrona.</text:p>
        </text:list-item>
      </text:list>
      <text:h text:style-name="P16" text:outline-level="3"/>
      <text:h text:style-name="P16" text:outline-level="3">8. Rozstrzygnięcie konkursu</text:h>
      <text:p text:style-name="P1"><text:span text:style-name="T4">Prace zostaną ocenione przez powołaną przez organizatora </text:span><text:span text:style-name="Strong_20_Emphasis"><text:span text:style-name="T4">komisję konkursową</text:span></text:span><text:span text:style-name="T4">.</text:span></text:p>
      <text:p text:style-name="P1"><text:span text:style-name="T4">Komisja wyłoni laureatów konkursu oraz może przyznać </text:span><text:span text:style-name="Strong_20_Emphasis"><text:span text:style-name="T4">wyróżnienia</text:span></text:span><text:span text:style-name="T4">.</text:span></text:p>
      <text:p text:style-name="P5">Decyzja komisji jest ostateczna.</text:p>
      <text:h text:style-name="P16" text:outline-level="3"/>
      <text:h text:style-name="P16" text:outline-level="3">9. Postanowienia końcowe</text:h>
      <text:list xml:id="list3668747608382660589" text:style-name="L4">
        <text:list-item>
          <text:p text:style-name="P7">Udział w konkursie jest dobrowolny.</text:p>
        </text:list-item>
        <text:list-item>
          <text:p text:style-name="P14">Zgłoszenie pracy do konkursu oznacza akceptację niniejszego regulaminu.</text:p>
        </text:list-item>
        <text:list-item>
          <text:p text:style-name="P10"><text:span text:style-name="T4">Organizator zastrzega sobie prawo do zaprezentowania zgłoszonych prac na terenie szkoły oraz podczas wydarzeń związanych z obchodami </text:span><text:span text:style-name="Strong_20_Emphasis"><text:span text:style-name="T4">45-lecia szkoły</text:span></text:span><text:span text:style-name="T4">.</text:span></text:p>
        </text:list-item>
        <text:list-item>
          <text:p text:style-name="P14">Udział w konkursie oznacza zgodę na wykorzystanie pracy w celach związanych z promocją konkursu i obchodami jubileuszu szkoły.</text:p>
        </text:list-item>
        <text:list-item>
          <text:p text:style-name="P15">W sprawach nieujętych w regulaminie decyzję podejmuje organizator konkursu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pple-system-body" svg:font-family="apple-system-body, ui-sans-serif, apple-system, system-ui, 'Segoe UI', Helvetica, 'Apple Color Emoji', Arial, sans-serif, 'Segoe UI Emoji', 'Segoe UI Symbol'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tarzyna </meta:initial-creator>
    <meta:creation-date>2026-09-16T20:18:52.59</meta:creation-date>
    <meta:document-statistic meta:table-count="0" meta:image-count="0" meta:object-count="0" meta:page-count="2" meta:paragraph-count="49" meta:word-count="357" meta:character-count="2563"/>
    <dc:date>2026-09-16T20:22:12.82</dc:date>
    <dc:creator>Katarzyna </dc:creator>
    <meta:editing-duration>PT3M20S</meta:editing-duration>
    <meta:editing-cycles>1</meta:editing-cycles>
    <meta:generator>OpenOffice/4.1.15$Win32 OpenOffice.org_project/4115m2$Build-9813</meta:generator>
  </office:meta>
</office:document-meta>
</file>